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officeooo:rsid="000361f2" officeooo:paragraph-rsid="000361f2"/>
    </style:style>
    <style:style style:name="P2" style:family="paragraph" style:parent-style-name="Standard">
      <style:paragraph-properties fo:text-align="justify" style:justify-single-word="false"/>
      <style:text-properties fo:font-size="11pt" officeooo:rsid="000361f2" officeooo:paragraph-rsid="000361f2" style:font-size-asian="11pt" style:font-size-complex="11pt"/>
    </style:style>
    <style:style style:name="P3" style:family="paragraph" style:parent-style-name="Standard">
      <style:paragraph-properties fo:text-align="justify" style:justify-single-word="false"/>
      <style:text-properties fo:font-size="11pt" officeooo:rsid="000549e6" officeooo:paragraph-rsid="000549e6" style:font-size-asian="11pt" style:font-size-complex="11pt"/>
    </style:style>
    <style:style style:name="P4" style:family="paragraph" style:parent-style-name="Standard">
      <style:paragraph-properties fo:text-align="justify" style:justify-single-word="false"/>
      <style:text-properties fo:font-size="11pt" officeooo:rsid="000549e6" officeooo:paragraph-rsid="000555c7" style:font-size-asian="11pt" style:font-size-complex="11pt"/>
    </style:style>
    <style:style style:name="P5" style:family="paragraph" style:parent-style-name="Standard">
      <style:paragraph-properties fo:text-align="justify" style:justify-single-word="false"/>
      <style:text-properties fo:font-size="11pt" officeooo:rsid="000555c7" officeooo:paragraph-rsid="000555c7" style:font-size-asian="11pt" style:font-size-complex="11pt"/>
    </style:style>
    <style:style style:name="T1" style:family="text">
      <style:text-properties style:text-position="super 58%"/>
    </style:style>
    <style:style style:name="T2" style:family="text">
      <style:text-properties style:text-position="0% 100%"/>
    </style:style>
    <style:style style:name="T3" style:family="text">
      <style:text-properties style:text-position="0% 100%" officeooo:rsid="000549e6"/>
    </style:style>
    <style:style style:name="T4" style:family="text">
      <style:text-properties style:text-position="0% 100%" officeooo:rsid="000555c7"/>
    </style:style>
    <style:style style:name="T5" style:family="text">
      <style:text-properties officeooo:rsid="000555c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 text:c="44"/>Umowa najmu lokalu <text:s text:c="47"/>Projekt</text:p>
      <text:p text:style-name="P1"/>
      <text:p text:style-name="P2">Zawarta w dniu …….. w Blachowni pomiędzy:</text:p>
      <text:p text:style-name="P2">Ośrodkiem Sportu i Rekreacji Spółka z ograniczoną odpowiedzialnością z siedzibą w Blachowni ul. Sportowa 1, reprezentowanym przez Mariolę Kubis – Prezesa OSiR Sp. z o.o.</text:p>
      <text:p text:style-name="P2">zwanym dalej Wynajmującym,</text:p>
      <text:p text:style-name="P2">a……………………………………………………………………………………………………</text:p>
      <text:p text:style-name="P2"><text:s text:c="44"/>(dane najemcy)</text:p>
      <text:p text:style-name="P2">zwanym dalej Najemcą.</text:p>
      <text:p text:style-name="P2"/>
      <text:p text:style-name="P2"><text:s text:c="76"/>§ 1 </text:p>
      <text:p text:style-name="P2">Wynajmujący oświadcza, że na podstawie umowy użyczenia z Gminą Blachownia z dnia 3 marca 2020 roku numer OR-815-113.2020 nieruchomością położoną w <text:span text:style-name="T5">B</text:span>lachowni przy ul. Sportowej 1 zabudowaną budynkiem Domu Wycieczkowego w którym znajduje się lokal użytkowy o łącznej powierzchni 80 m<text:span text:style-name="T1">2 </text:span><text:span text:style-name="T2">składającej się z sali konsumpcyjnej i zaplecza kuchennego.</text:span></text:p>
      <text:p text:style-name="P2"><text:span text:style-name="T2"/></text:p>
      <text:p text:style-name="P2"><text:span text:style-name="T2"><text:s text:c="76"/>§ 2</text:span></text:p>
      <text:p text:style-name="P2"><text:span text:style-name="T2"/></text:p>
      <text:p text:style-name="P2"><text:span text:style-name="T2">1.Wynajmujący oddaje Najemcy do używania cały lokal użytkowy, o którym mowa w § 1.</text:span></text:p>
      <text:p text:style-name="P2"><text:span text:style-name="T2">2.Najemca nie wnosi zastrzeżeń do stanu technicznego lokalu użytkowego.</text:span></text:p>
      <text:p text:style-name="P2"><text:span text:style-name="T2"/></text:p>
      <text:p text:style-name="P2"><text:span text:style-name="T2"><text:s text:c="75"/>§ 3</text:span></text:p>
      <text:p text:style-name="P2"><text:span text:style-name="T2">1.Czynsz najmu strony określiły w wysokości …………………. zł. </text:span><text:span text:style-name="T4">p</text:span><text:span text:style-name="T2">lus podatek VAT/miesięcznie</text:span></text:p>
      <text:p text:style-name="P2"><text:span text:style-name="T2">(słownie:………………………………………………………………………………………….).</text:span></text:p>
      <text:p text:style-name="P2"><text:span text:style-name="T2">2.Czynsz najmu, o którym mowa w ust. 1, płatny jest przez Najemcę w terminie do końca każdego miesiąca po wystawieniu prawidłowo wystawionej faktury VAT przez Wynajmującego na rachunek bankowy wskazany na wystawionej fakturze.</text:span></text:p>
      <text:p text:style-name="P2"><text:span text:style-name="T2"/></text:p>
      <text:p text:style-name="P2"><text:span text:style-name="T2"><text:s text:c="74"/>§ 4</text:span></text:p>
      <text:p text:style-name="P2"><text:span text:style-name="T2">1.Strony ustalają, że wszelkie koszty zużycia energii elektrycznej będą regulowane zgodnie ze wskazaniem podlicznika i obciążające Najemcę </text:span><text:span text:style-name="T3">po wystawieniu faktury VAT zgodnie z aktualną ceną za kwh.</text:span></text:p>
      <text:p text:style-name="P3"><text:span text:style-name="T2">2.Strony ustalają, że wszelkie koszty i świadczenia związane z eksploatacją lokalu mieszkalnego, przez czas trwania umowy ponosić będzie Najemca.</text:span></text:p>
      <text:p text:style-name="P3"><text:span text:style-name="T2"/></text:p>
      <text:p text:style-name="P3"><text:span text:style-name="T2"><text:s text:c="73"/>§ 5</text:span></text:p>
      <text:p text:style-name="P3"><text:span text:style-name="T2"/></text:p>
      <text:p text:style-name="P3"><text:span text:style-name="T2">1.Umowa najmu została zawarta na czas oznaczony od dnia ……………...na okres 3 lat.</text:span></text:p>
      <text:p text:style-name="P3"><text:span text:style-name="T2">2.Stronom przysługuje prawo do wcześniejszego rozwiązania umowy z zachowaniem 1 miesięcznego okresu wypowiedzenia.</text:span></text:p>
      <text:p text:style-name="P3"><text:span text:style-name="T2"/></text:p>
      <text:p text:style-name="P3"><text:span text:style-name="T2"><text:s text:c="72"/>§ 6</text:span></text:p>
      <text:p text:style-name="P3"><text:span text:style-name="T2"/></text:p>
      <text:p text:style-name="P3"><text:span text:style-name="T2">1.Wszelkie adaptacje i ulepszenia przedmiotu wynajmu wymagają pisemnej zgody Wynajmującego.</text:span></text:p>
      <text:p text:style-name="P3"><text:span text:style-name="T2">2.Najemca nie może, bez pisemnej zgody Wynajmującego oddać osobie trzeciej lokalu użytkowego lub <text:s/>jego części do używania.</text:span></text:p>
      <text:p text:style-name="P3"><text:span text:style-name="T2">3.Najemca zobowiązuje się do każdorazowego uzgodnienia z Wynajmującym wszelkich imprez odbywających się po godz. 22.00.</text:span></text:p>
      <text:p text:style-name="P3"><text:span text:style-name="T2"><text:s text:c="65"/></text:span></text:p>
      <text:p text:style-name="P4"><text:span text:style-name="T2"><text:s text:c="71"/>§ </text:span><text:span text:style-name="T4">7</text:span><text:span text:style-name="T2"> </text:span></text:p>
      <text:p text:style-name="P3"><text:span text:style-name="T2"/></text:p>
      <text:p text:style-name="P5"><text:span text:style-name="T2">1.Wszelkie zmiany lub uzupełnienia niniejszej umowy wymagają dla swojej ważności formy pisemnej w postaci aneksu.</text:span></text:p>
      <text:p text:style-name="P5"><text:span text:style-name="T2">2.W sprawach nieuregulowanych niniejszą umową stosuje się przepisy Kodeksu Cywilnego.</text:span></text:p>
      <text:p text:style-name="P5"><text:span text:style-name="T2">3.Umowę sporządzono w dwóch jednobrzmiących egzemplarzach, po jednej dla każdej ze stron.</text:span></text:p>
      <text:p text:style-name="P5"><text:span text:style-name="T2"/></text:p>
      <text:p text:style-name="P5"><text:span text:style-name="T2"><text:s text:c="23"/>Wynajmujący <text:s text:c="77"/>Najemca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3-03-13T20:13:55.089000000</meta:creation-date>
    <dc:date>2023-03-13T20:52:03.165000000</dc:date>
    <meta:editing-duration>PT4M50S</meta:editing-duration>
    <meta:editing-cycles>1</meta:editing-cycles>
    <meta:document-statistic meta:table-count="0" meta:image-count="0" meta:object-count="0" meta:page-count="1" meta:paragraph-count="32" meta:word-count="328" meta:character-count="3201" meta:non-whitespace-character-count="2083"/>
    <meta:generator>LibreOffice/6.0.1.1$Windows_X86_64 LibreOffice_project/60bfb1526849283ce2491346ed2aa51c465abfe6</meta:generator>
  </office:meta>
</office:document-meta>
</file>